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="Arial" style:font-name-complex="Arial" fo:font-weight="bold" style:font-weight-asian="bold" style:font-weight-complex="bold"/>
    </style:style>
    <style:style style:name="P2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3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5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6" style:parent-style-name="Normal" style:family="paragraph">
      <style:text-properties style:font-name="Arial" style:font-name-complex="Arial"/>
    </style:style>
    <style:style style:name="P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10" style:parent-style-name="Normal" style:family="paragraph">
      <style:paragraph-properties fo:text-align="justify"/>
      <style:text-properties style:font-name="Arial" style:font-name-complex="Arial"/>
    </style:style>
    <style:style style:name="P11" style:parent-style-name="Normal" style:family="paragraph">
      <style:paragraph-properties fo:text-align="justify"/>
      <style:text-properties style:font-name="Arial" style:font-name-complex="Arial"/>
    </style:style>
    <style:style style:name="P12" style:parent-style-name="Normal" style:family="paragraph">
      <style:paragraph-properties fo:text-align="justify"/>
      <style:text-properties style:font-name="Arial" style:font-name-complex="Arial"/>
    </style:style>
    <style:style style:name="P13" style:parent-style-name="Normal" style:family="paragraph">
      <style:paragraph-properties fo:text-align="justify"/>
      <style:text-properties style:font-name="Arial" style:font-name-complex="Arial"/>
    </style:style>
    <style:style style:name="P14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15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16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17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18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19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20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21" style:parent-style-name="Normal" style:family="paragraph">
      <style:paragraph-properties fo:text-align="justify" fo:text-indent="0.4916in"/>
      <style:text-properties style:font-name="Arial" style:font-name-complex="Arial" fo:font-weight="bold" style:font-weight-asian="bold" style:font-weight-complex="bold"/>
    </style:style>
    <style:style style:name="P22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23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24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25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26" style:parent-style-name="Normal" style:family="paragraph">
      <style:paragraph-properties fo:text-align="justify"/>
      <style:text-properties style:font-name="Arial" style:font-name-complex="Arial"/>
    </style:style>
    <style:style style:name="P27" style:parent-style-name="ListParagraph" style:list-style-name="LFO1" style:family="paragraph">
      <style:paragraph-properties fo:text-align="justify"/>
      <style:text-properties style:font-name="Arial" style:font-name-complex="Arial"/>
    </style:style>
    <style:style style:name="P28" style:parent-style-name="ListParagraph" style:list-style-name="LFO1" style:family="paragraph">
      <style:paragraph-properties fo:text-align="justify"/>
      <style:text-properties style:font-name="Arial" style:font-name-complex="Arial"/>
    </style:style>
    <style:style style:name="P29" style:parent-style-name="ListParagraph" style:list-style-name="LFO1" style:family="paragraph">
      <style:paragraph-properties fo:text-align="justify"/>
      <style:text-properties style:font-name="Arial" style:font-name-complex="Arial"/>
    </style:style>
    <style:style style:name="P30" style:parent-style-name="Normal" style:family="paragraph">
      <style:paragraph-properties fo:text-align="justify" fo:text-indent="0.25in"/>
      <style:text-properties style:font-name="Arial" style:font-name-complex="Arial"/>
    </style:style>
    <style:style style:name="P31" style:parent-style-name="Normal" style:family="paragraph">
      <style:paragraph-properties fo:text-align="justify" fo:margin-bottom="0in" fo:text-indent="0.25in"/>
      <style:text-properties style:font-name="Arial" style:font-name-complex="Arial"/>
    </style:style>
    <style:style style:name="P32" style:parent-style-name="Normal" style:family="paragraph">
      <style:paragraph-properties fo:text-align="justify"/>
      <style:text-properties style:font-name="Arial" style:font-name-complex="Arial"/>
    </style:style>
    <style:style style:name="P33" style:parent-style-name="Normal" style:family="paragraph">
      <style:paragraph-properties fo:text-align="justify"/>
      <style:text-properties style:font-name="Arial" style:font-name-complex="Arial"/>
    </style:style>
    <style:style style:name="P34" style:parent-style-name="Normal" style:family="paragraph">
      <style:paragraph-properties fo:text-align="justify"/>
      <style:text-properties style:font-name="Arial" style:font-name-complex="Arial"/>
    </style:style>
    <style:style style:name="P35" style:parent-style-name="Normal" style:family="paragraph">
      <style:paragraph-properties fo:text-align="justify"/>
      <style:text-properties style:font-name="Arial" style:font-name-complex="Arial"/>
    </style:style>
    <style:style style:name="P36" style:parent-style-name="Normal" style:family="paragraph">
      <style:paragraph-properties fo:text-align="justify"/>
      <style:text-properties style:font-name="Arial" style:font-name-complex="Arial"/>
    </style:style>
    <style:style style:name="P37" style:parent-style-name="Normal" style:family="paragraph">
      <style:paragraph-properties fo:text-align="justify"/>
      <style:text-properties style:font-name="Arial" style:font-name-complex="Arial"/>
    </style:style>
    <style:style style:name="P38" style:parent-style-name="Normal" style:family="paragraph">
      <style:paragraph-properties fo:text-align="justify"/>
      <style:text-properties style:font-name="Arial" style:font-name-complex="Arial"/>
    </style:style>
    <style:style style:name="P39" style:parent-style-name="Normal" style:family="paragraph">
      <style:paragraph-properties fo:text-align="justify"/>
      <style:text-properties style:font-name="Arial" style:font-name-complex="Arial"/>
    </style:style>
    <style:style style:name="P40" style:parent-style-name="Normal" style:family="paragraph">
      <style:paragraph-properties fo:text-align="justify"/>
      <style:text-properties style:font-name="Arial" style:font-name-complex="Arial"/>
    </style:style>
    <style:style style:name="P41" style:parent-style-name="Normal" style:family="paragraph">
      <style:paragraph-properties fo:text-align="justify" fo:text-indent="0.4916in"/>
      <style:text-properties style:font-name="Arial" style:font-name-complex="Arial" fo:font-weight="bold" style:font-weight-asian="bold" style:font-weight-complex="bold"/>
    </style:style>
    <style:style style:name="P42" style:parent-style-name="Normal" style:family="paragraph">
      <style:paragraph-properties fo:text-align="justify" fo:text-indent="0.4916in"/>
      <style:text-properties style:font-name="Arial" style:font-name-complex="Arial"/>
    </style:style>
    <style:style style:name="P43" style:parent-style-name="Normal" style:family="paragraph">
      <style:paragraph-properties fo:text-align="justify"/>
      <style:text-properties style:font-name="Arial" style:font-name-complex="Arial"/>
    </style:style>
    <style:style style:name="P44" style:parent-style-name="Normal" style:family="paragraph">
      <style:paragraph-properties fo:text-align="justify"/>
      <style:text-properties style:font-name="Arial" style:font-name-complex="Arial"/>
    </style:style>
    <style:style style:name="P45" style:parent-style-name="Normal" style:family="paragraph">
      <style:paragraph-properties fo:text-align="justify"/>
      <style:text-properties style:font-name="Arial" style:font-name-complex="Arial"/>
    </style:style>
    <style:style style:name="P46" style:parent-style-name="Normal" style:family="paragraph">
      <style:paragraph-properties fo:text-align="justify"/>
      <style:text-properties style:font-name="Arial" style:font-name-complex="Arial"/>
    </style:style>
    <style:style style:name="P47" style:parent-style-name="Normal" style:family="paragraph">
      <style:paragraph-properties fo:text-align="justify"/>
      <style:text-properties style:font-name="Arial" style:font-name-complex="Arial"/>
    </style:style>
    <style:style style:name="P48" style:parent-style-name="Normal" style:family="paragraph">
      <style:paragraph-properties fo:text-align="justify"/>
      <style:text-properties style:font-name="Arial" style:font-name-complex="Arial"/>
    </style:style>
    <style:style style:name="P49" style:parent-style-name="Normal" style:family="paragraph">
      <style:paragraph-properties fo:text-align="justify"/>
      <style:text-properties style:font-name="Arial" style:font-name-complex="Arial"/>
    </style:style>
    <style:style style:name="P50" style:parent-style-name="Normal" style:family="paragraph">
      <style:paragraph-properties fo:text-align="justify"/>
      <style:text-properties style:font-name="Arial" style:font-name-complex="Arial"/>
    </style:style>
    <style:style style:name="P51" style:parent-style-name="Normal" style:family="paragraph">
      <style:paragraph-properties fo:text-align="justify"/>
      <style:text-properties style:font-name="Arial" style:font-name-complex="Arial"/>
    </style:style>
    <style:style style:name="P52" style:parent-style-name="Normal" style:family="paragraph">
      <style:paragraph-properties fo:text-align="justify"/>
      <style:text-properties style:font-name="Arial" style:font-name-complex="Arial"/>
    </style:style>
  </office:automatic-styles>
  <office:body>
    <office:text text:use-soft-page-breaks="true">
      <text:p text:style-name="P1">REPUBLIKA HRVATSKA</text:p>
      <text:p text:style-name="P2">DJEČJI VRTIĆ „LJUBIČICA“, JASENICE</text:p>
      <text:p text:style-name="P3">Ulica Petra Zoranića 4</text:p>
      <text:p text:style-name="P4">23243 Jasenice</text:p>
      <text:p text:style-name="P5">OIB: 30255925200</text:p>
      <text:p text:style-name="P6"/>
      <text:p text:style-name="P7">OBRAZLOŽENJE POLUGODIŠNJEG IZVJEŠTAJA O IZVRŠENJU FINANCIJSKOG<text:s/></text:p>
      <text:p text:style-name="P8">PLANA ZA RAZDOBLJE<text:s/></text:p>
      <text:p text:style-name="P9">OD 01.01.2026. DO 30.06.2026. GODINE</text:p>
      <text:p text:style-name="P10"/>
      <text:p text:style-name="P11"><text:tab/>Dječji vrtić „Ljubičica“ <text:s/>posluje u skladu sa Zakonom o predškolskom odgoju i obrazovanju.</text:p>
      <text:p text:style-name="P12">Vrtić vodi proračunsko računovodstvo temeljem Pravilnika o proračunskom računovodstvu i Računskom planu, a financijske izvještaje sastavlja i predaje u skladu s odredbama Pravilnika o financijskom izvještavanju u proračunskom računovodstvu.</text:p>
      <text:p text:style-name="P13">Temeljem novog Zakona o proračunu („Narodne novine“ broj 144/2021) i <text:s/>Pravilnika o polugodišnjem i godišnjem izvještaju o izvršenju proračuna i financijskog plana („Narodne novine“ broj 85/2023) dječji vrtić <text:s/>„Ljubičica“ podnosi upravnom vijeću Polugodišnji izvještaj o izvršenju financijskog plana za razdoblje od 01.01.2026. godine do 30.06.2026. godine. Obveza izrade izvještaja o izvršenju za svakog proračunskog korisnika proizlazi iz činjenice da je financijski plan (koji je dio proračuna) donesen na razini korisnika i usvojen od strane njegovog upravljačkog tijela, a izvještaj o izvršenju pokazuje ostvarenje tog plana. Izvještaj o izvršenju financijskog plana prati jesu li se i kojim iznosima ostvarile planirane pozicije prihoda, primitaka, rashoda, izdataka, viškova i manjkova unutar godišnjeg razdoblja. U prilogu je Polugodišnji izvještaj o izvršenju financijskog plana za razdoblje oa 01.01.2026. do 30.06.2026. godine gdje se nalaze sljedeći tabelarni pregledi: Opći dio polugodišnjeg izvještaja o izvršenju financijskog plana sadrži Sažetak računa prihoda i rashoda, Račun prihoda i rashoda i račun financiranja koji sadrži prikaz ukupno ostvarenih prihoda i primitaka te izvršenih rashoda i izdataka na razini razreda ekonomske klasifikacije i izvorima financiranja; <text:s/>Posebni dio koji sadrži Račun prihoda i rashoda po programskoj klasifikaciji i izvorima financiranja raspoređenih u programe koji se sastoje od aktivnosti i projekata. Uspoređivani su svi elementi polugodišnjeg izvršenja 2025. godine u odnosu na plan 2026. godine te u odnosu na polugodišnje izvršenje 2026. godine</text:p>
      <text:p text:style-name="P14"/>
      <text:p text:style-name="P15">OPĆI DIO – PRIHODI I RASHODI</text:p>
      <text:p text:style-name="P16">Prihodi su manji od rashoda i ostvaren je manjak prihoda u razdoblju od<text:s/>01.01.2026. do 30.06.2026. godine.</text:p>
      <text:p text:style-name="P17"/>
      <text:p text:style-name="P18"/>
      <text:p text:style-name="P19"/>
      <text:p text:style-name="P20"/>
      <text:p text:style-name="P21">OPĆI DIO</text:p>
      <text:p text:style-name="P22">RAČUN PRIHODA I RASHODA PREMA EKONOMSKOJ KLASIFIKACIJI I IZVODRIMA FINANCIRANJA</text:p>
      <text:p text:style-name="P23">PRIHODI I PRIMICI</text:p>
      <text:p text:style-name="P24">Dječji vrtić „Ljubičica“ je u razdoblju od 01.01.2026. do 30.06.2026. godine ostvario ukupno 197.507,95 eura prihoda što je u odnosu na plan 48,43 %, a u odnosu na isto razdoblje prethodne godine 110,40 %.</text:p>
      <text:p text:style-name="P25">Izvršeno je rashoda poslovanja u ukupnom iznosu 196.387,60 eura što je u odnosu na plan 49,09 %, a u odnosu na isto razdoblje prethodne godine 113,04 %.</text:p>
      <text:p text:style-name="P26">Prihodi se sastoje od:</text:p>
      <text:list text:style-name="LFO1" text:continue-numbering="true">
        <text:list-item>
          <text:p text:style-name="P27">Općih prihoda i primitaka u iznosu od 163.093,09 eura koje financira Općina Jasenice, a izvršeno je 53,44 % u odnosu na plan. U odnosu na izvršenje isto razdoblje prethodne godine 118,15 %. Povećanje je nastalo zbog većih troškova plaće i materijalnih troškova zaposlenih, te povećanja cijena nabave materijala potrebnog za redovan rad.</text:p>
        </text:list-item>
        <text:list-item>
          <text:p text:style-name="P28">Tekućih pomoći proračunskim korisnicima iz proračuna koji im nije nadležan u iznosu od 316,80 eura što je 1,20 % plana. Prihode financira Ministarstvo znanosti, obrazovanja i mladih, a tim iznosom financiramo potrebe pripreme predškolaca <text:s/></text:p>
        </text:list-item>
        <text:list-item>
          <text:p text:style-name="P29">Prihoda za posebne namjene u iznosu od 34.098,06 eura što je 44,75 % u odnosu na plan, a 83,45 % u odnosu na isto razdoblje prošle godine. Prihodi se odnose na uplatu od pružanja usluga vrtića.</text:p>
        </text:list-item>
      </text:list>
      <text:p text:style-name="P30">RASHODI I IZDACI</text:p>
      <text:p text:style-name="P31">Planirani rashodi i izdaci evidentirani su prema programima, funkcijskoj klasifikaciji, ekonomskoj klasifikaciji na 4. razini te izvorima financiranja u ukupnom <text:s/>iznosu od<text:s/>404.788,33<text:s/>eura.</text:p>
      <text:p text:style-name="P32">Ukupni rashodi poslovanja izvršeni su u iznosu od 196.387,60 eura, što iznosi 49,09 % u odnosu na plan i 113,04 % u odnosu na izvršenje isto izvještajno razdoblje 2025. godine. Rashodi za zaposlene <text:s/>su povećani u odnosu na izvršenje za isto razdoblje prethodne godine iz razloga što su plaće i ostali troškovi zaposlenih porasli u određenom postotku.<text:s/></text:p>
      <text:p text:style-name="P33">Materijalni rashodi su u neznatnom povećanju u odnosu na isto izvještajno razdoblje 2025. godine <text:s/>te iznosi 107,01 % zbog rasta cijena na koje nismo mogli utjecati.</text:p>
      <text:p text:style-name="P34">Rashodi za nabavu nefinancijske imovine su izvršeni u iznosu od 1.725,00 eura, što iznosi 36,51 % u odnosu na plan, a 0,0 % u odnosu na ostvarenje za isto izvještajno razdoblje 2025. godine, razlog povećanja je nabava potrebne opreme za uredno poslovanje vrtića.</text:p>
      <text:p text:style-name="P35"/>
      <text:p text:style-name="P36"/>
      <text:p text:style-name="P37"/>
      <text:p text:style-name="P38"/>
      <text:p text:style-name="P39"/>
      <text:p text:style-name="P40"/>
      <text:p text:style-name="P41">POSEBAN DIO</text:p>
      <text:p text:style-name="P42">RAČUN <text:s/>PRIHODA I RASHODA PO PROGRAMSKOJ I EKONOMSKOJ KLASIFIKACIJI <text:s/>I IZVORIMA FINANCIRANJA RASPOREĐENIH U PROGRAME KOJI SE SASTOJE OD AKTIVNOSTI I PROJEKATA</text:p>
      <text:p text:style-name="P43"/>
      <text:p text:style-name="P44">Program A 100606 <text:s/>Predškolski program – redovna djelatnost dio se financira iz proračuna osnivača kojim se financiraju plaće zaposlenih djelatnika u vrtiću, te ostali rashodi za zaposlene, regres za godišnji odmor, božićnica, dar za djecu, knjigovodstvene usluge (zamjena djelatnice na porodiljnom), usluge održavanja postrojenja i opreme, nabava opreme. Sredstva su se trošila transparentno i namjenski u odnosu na plan.<text:s/></text:p>
      <text:p text:style-name="P45">Sredstva od prihoda od pružanja usluga vrtića – prihodi za posebne namjene su se trošila za pokrivanje osnovnih potreba vrtića, kao što su: kupnja namirnica za kuhinju, troškovi grijana, komunalne usluge, usluge telefona, usluge tekućeg i investicijskog održavanja, nabava uredskog materijala, računalne usluge. Najveći dio sredstava troši se za namirnice u kuhinji i na održavanje zgrade, postrojenja i opreme vrtića.</text:p>
      <text:p text:style-name="P46">Na kraju ovog izvještajnog razdoblja od 01.01.2026. do 30.06.2026. godine ostvaren je manjak prihoda poslovanja u iznosu od 604,65 eura a odnosi se na tekuće troškove za lipanj 2026. godine ćije je dospijeće u srpnju 2026. godine. Manjak će biti pokriven u srpnju 2026. godine priljevom potrebnih sredstava.</text:p>
      <text:p text:style-name="P47">Svi prihodi i rashodi uvjetovani su limitiranim i primljenim financijskim sredstvima te je u skladu s time i trošeno.</text:p>
      <text:p text:style-name="P48"/>
      <text:p text:style-name="P49"><text:tab/></text:p>
      <text:p text:style-name="P50">RAČUNOVOĐA: <text:s text:c="68"/>RAVNATELJICA:</text:p>
      <text:p text:style-name="P51">Ika Juričević <text:s text:c="75"/>Jelena<text:s/>Han<text:s/></text:p>
      <text:p text:style-name="P52">(zamjena Marijana Šimičević)</text:p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orisnik</meta:initial-creator>
    <dc:creator>Korisnik</dc:creator>
    <meta:creation-date>2026-07-19T15:40:00Z</meta:creation-date>
    <dc:date>2026-07-28T08:30:00Z</dc:date>
    <meta:print-date>2026-07-19T16:22:00Z</meta:print-date>
    <meta:template xlink:href="Normal" xlink:type="simple"/>
    <meta:editing-cycles>3</meta:editing-cycles>
    <meta:editing-duration>PT2580S</meta:editing-duration>
    <meta:document-statistic meta:page-count="1" meta:paragraph-count="12" meta:word-count="930" meta:character-count="6220" meta:row-count="44" meta:non-whitespace-character-count="5302"/>
  </office:meta>
</office:document-meta>
</file>